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артаментом-градостроительной-политики-города-москвы-подготовлен-график-проведения-бесплатных-обучающих-семинаров"/>Департаментом градостроительной политики города Москвы подготовлен График проведения бесплатных обучающих семинаров<text:bookmark-end text:name="департаментом-градостроительной-политики-города-москвы-подготовлен-график-проведения-бесплатных-обучающих-семинаров"/></text:h>
      <text:p text:style-name="First_20_paragraph">30.06.2025</text:p>
      <text:p text:style-name="Text_20_body"><text:span text:style-name="T1">Департаментом градостроительной политики города Москвы подготовлен График проведения бесплатных обучающих семинаров для представителей строительных и проектных организаций по предоставлению в электронном виде государственных услуг в сфере строительства на III квартал 2025 года.</text:span></text:p>
      <text:p text:style-name="Text_20_body"><text:line-break/></text:p>
      <text:p text:style-name="Text_20_body">Для получения консультации по справочным вопросам в сфере строительства Вы можете обратиться в Единый контактный центр Комплекса градостроительной политики и строительства города Москвы.</text:p>
      <text:p text:style-name="Text_20_body">Тел.: 8 (499) 401-01-01</text:p>
      <text:p text:style-name="Text_20_body">Адрес электронной почты: <text:a xlink:type="simple" xlink:href="mailto:help@str.mos.ru" office:name=""><text:span text:style-name="Definition">help@str.mos.ru</text:span></text:a>.</text:p>
      <text:p text:style-name="Text_20_body">Время работы: понедельник-пятница - с 9:00 до 20:00.</text:p>
      <text:p text:style-name="Text_20_body"><text:line-break/></text:p>
      <text:p text:style-name="Text_20_body">Ознакомиться с графиком можно по <text:a xlink:type="simple" xlink:href="/media/О%20проведении%20семинаров%20для%20застройщиков%203%20квартал%202025.pdf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niac.mos.ru/presscenter/news/detail/13071591.html" office:name=""><text:span text:style-name="Definition">http://niac.mos.ru/presscenter/news/detail/13071591.html</text:span></text:a></text:p>
      <text:p text:style-name="Text_20_body"><text:a xlink:type="simple" xlink:href="http://niac.mos.ru" office:name=""><text:span text:style-name="Definition">ГАУ города Москвы «Научно-исследовательский Аналитиче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22:06:23Z</meta:creation-date>
    <dc:date>2025-08-05T22:06:23Z</dc:date>
  </office:meta>
</office:document-meta>
</file>