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ы-сильнее-когда-мывместе"/>Мы сильнее, когда #МЫВМЕСТЕ<text:bookmark-end text:name="мы-сильнее-когда-мывместе"/></text:h>
      <text:p text:style-name="First_20_paragraph">21.05.2025</text:p>
      <text:p text:style-name="Text_20_body"><text:span text:style-name="T1">Мы сильнее, когда #МЫВМЕСТЕ</text:span></text:p>
      <text:p text:style-name="Text_20_body">Успевайте подать заявку на Международную Премию #МЫВМЕСТЕ до 23 июня!</text:p>
      <text:p text:style-name="Text_20_body">Премия объединяет миллионы людей, которые помогают друг другу, делают мир вокруг лучше и добрее. #МЫВМЕСТЕ – это комьюнити неравнодушных людей по всему миру, лучшие практики и эффективные инструменты для обучения и развития.</text:p>
      <text:p text:style-name="Text_20_body"><text:span text:style-name="T1">Кто может принять участие в Премии?</text:span></text:p>
      <text:p text:style-name="Text_20_body">Добровольцы, наставники, НКО, компании, органы власти.</text:p>
      <text:p text:style-name="Text_20_body">В юбилейный сезон – новые номинации и новые возможности для поддержки ваших социальных проектов.</text:p>
      <text:p text:style-name="Text_20_body">Номинация «Устойчивое будущее» – за вклад в охрану природы и развитие окружающей среды, «Поколение добра» - для поддержки социальных проектов, реализуемых молодыми людьми от 14 до 17 лет. «Вместе сильнее» - за реализацию совместных социальных проектов между государством, НКО, бизнесом и СМИ.</text:p>
      <text:p text:style-name="Text_20_body">Расширена номинация «Герои нашего времени», присуждаемая за поддержку участников СВО и социализацию военных, – теперь она включает проекты по сохранению памяти о Великой Отечественной войне и помощи ветеранам.</text:p>
      <text:p text:style-name="Text_20_body"><text:span text:style-name="T1">Что получат победители Премии?</text:span></text:p>
      <text:p text:style-name="Text_20_body">· Национальное и международное признание</text:p>
      <text:p text:style-name="Text_20_body">· Возможности для масштабирования своих проектов</text:p>
      <text:p text:style-name="Text_20_body">· Помощь экспертов и наставников, участие в программах акселерации</text:p>
      <text:p text:style-name="Text_20_body">· Участие в ПМЭФ и других событиях</text:p>
      <text:p text:style-name="Text_20_body">· Путешествие по регионам России</text:p>
      <text:p text:style-name="Text_20_body">· Медиаподдержку и продвижение</text:p>
      <text:p text:style-name="Text_20_body">И еще множество преференций от партнеров!</text:p>
      <text:p text:style-name="Text_20_body"><text:span text:style-name="T1">Подавайте заявки на премия.мывместе.рф и заявляйте о себе на всю страну!</text:span></text:p>
      <text:p text:style-name="Text_20_body"><text:line-break/></text:p>
      <text:p text:style-name="Text_20_body">Адрес страницы: <text:a xlink:type="simple" xlink:href="http://niac.mos.ru/presscenter/news/detail/12980639.html" office:name=""><text:span text:style-name="Definition">http://niac.mos.ru/presscenter/news/detail/12980639.html</text:span></text:a></text:p>
      <text:p text:style-name="Text_20_body"><text:a xlink:type="simple" xlink:href="http://niac.mos.ru" office:name=""><text:span text:style-name="Definition">ГАУ города Москвы «Научно-исследовательский Аналитиче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1T10:45:32Z</meta:creation-date>
    <dc:date>2025-05-21T10:45:32Z</dc:date>
  </office:meta>
</office:document-meta>
</file>