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творительный-фестиваль-город-неравнодушных"/>Благотворительный фестиваль «Город неравнодушных»<text:bookmark-end text:name="благотворительный-фестиваль-город-неравнодушных"/></text:h>
      <text:p text:style-name="First_20_paragraph">09.04.2025</text:p>
      <text:p text:style-name="Text_20_body"><text:line-break/></text:p>
      <text:p text:style-name="Text_20_body">12 и 13 апреля на территории городского пространства Хлебозавод №9 пройдет благотворительный фестиваль «Город неравнодушных»</text:p>
      <text:p text:style-name="Text_20_body"><text:line-break/></text:p>
      <text:p text:style-name="Text_20_body">Фестиваль приурочен ко Дню мецената и благотворителя, он пройдет под девизом «Добро сквозь время». Участники узнают, как можно оказывать поддержку другим в разном возрасте.</text:p>
      <text:p text:style-name="Text_20_body"><text:line-break/></text:p>
      <text:p text:style-name="Text_20_body">В программе — «Добрая мастерская» с творческими мастер-классами для детей и взрослых, добрый квест, увлекательные активности. А на сцене будут показаны различные шоу, кукольный спектакль и состоится встреча с космонавтами.</text:p>
      <text:p text:style-name="Text_20_body"><text:line-break/></text:p>
      <text:p text:style-name="Text_20_body">Традиционно пройдет ярмарка, где некоммерческие организации представят уникальные товары — от игрушек до предметов для дома. Все средства от продаж будут направлены на помощь подопечным НКО.</text:p>
      <text:p text:style-name="Text_20_body"><text:line-break/></text:p>
      <text:p text:style-name="Text_20_body">Подробнее на сайте фестиваля: <text:a xlink:type="simple" xlink:href="https://yarmarkablago.ru/" office:name=""><text:span text:style-name="Definition">https://yarmarkablago.ru/</text:span></text:a></text:p>
      <text:p text:style-name="Text_20_body"><text:line-break/></text:p>
      <text:p text:style-name="Text_20_body">Адрес страницы: <text:a xlink:type="simple" xlink:href="http://niac.mos.ru/presscenter/news/detail/12905764.html" office:name=""><text:span text:style-name="Definition">http://niac.mos.ru/presscenter/news/detail/12905764.html</text:span></text:a></text:p>
      <text:p text:style-name="Text_20_body"><text:a xlink:type="simple" xlink:href="http://niac.mos.ru" office:name=""><text:span text:style-name="Definition">ГАУ города Москвы «Научно-исследовательский Аналитический Центр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11:19:19Z</meta:creation-date>
    <dc:date>2025-04-09T11:19:19Z</dc:date>
  </office:meta>
</office:document-meta>
</file>