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добрая-елка"/>Акция «Добрая елка»<text:bookmark-end text:name="акция-добрая-елка"/></text:h>
      <text:p text:style-name="First_20_paragraph">06.12.2024</text:p>
      <text:p text:style-name="Text_20_body"><text:span text:style-name="T1">Стартовала самая душевная благотворительная акция «Добрая елка» </text:span><text:a xlink:type="simple" xlink:href="https://elka.dushevnayamoskva.ru/" office:name=""><text:span text:style-name="Definition"><text:span text:style-name="T1">https://elka.dushevnayamoskva.ru/</text:span></text:span></text:a></text:p>
      <text:p text:style-name="Text_20_body">Каждый из нас может стать добрым волшебником и исполнить желание ребенка, которому очень хочется и нужно верить в чудо.</text:p>
      <text:p text:style-name="Text_20_body">Акция традиционно проводится для детей, оставшихся без родителей, имеющих ограниченные возможности здоровья или живущих в малообеспеченных семьях.</text:p>
      <text:p text:style-name="Text_20_body">Поучаствовать может каждый желающий. Для этого:</text:p>
      <text:p text:style-name="Text_20_body">1️. Выберите желание на сайте акции или на одной из добрых ёлок в городе</text:p>
      <text:p text:style-name="Text_20_body">2️. Оставьте заявку на исполнение желания и дождитесь её подтверждения</text:p>
      <text:p text:style-name="Text_20_body">3️. Уточните все детали подарка с представителем НКО</text:p>
      <text:p text:style-name="Text_20_body">4️. Вручите подарок и исполните детскую мечту</text:p>
      <text:p text:style-name="Text_20_body"><text:line-break/></text:p>
      <text:p text:style-name="Text_20_body">Адрес страницы: <text:a xlink:type="simple" xlink:href="http://niac.mos.ru/presscenter/news/detail/12705734.html" office:name=""><text:span text:style-name="Definition">http://niac.mos.ru/presscenter/news/detail/12705734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6T10:11:06Z</meta:creation-date>
    <dc:date>2024-12-06T10:11:06Z</dc:date>
  </office:meta>
</office:document-meta>
</file>