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е-документы-по-специальной-оценке-условий-труда-соут"/>Новые документы по специальной оценке условий труда СОУТ<text:bookmark-end text:name="новые-документы-по-специальной-оценке-условий-труда-соут"/></text:h>
      <text:p text:style-name="First_20_paragraph">30.05.2024</text:p>
      <text:p text:style-name="Text_20_body">В рамках общественно-просветительской кампании «Здоровье. Ответственность. Труд», организованной Минтрудом России и ФГБУ «ВНИИ труда» Минтруда России, <text:span text:style-name="T1">3 июня 2024 г. в 10 часов</text:span> по московскому времени пройдет онлайн-вебинар на тему: <text:span text:style-name="T1">«Новые документы по специальной оценке условий труда СОУТ»,</text:span> на вебинаре будут обсуждаться вопросы изменения законодательства о специальной оценки условий труда, коснувшиеся порядка проведения специальной оценки условий труда (новой методики по СОУТ), основные отличия, особенности применения положений новой методики проведения специальной оценки условий труда.</text:p>
      <text:p text:style-name="Text_20_body">Спикером онлайн-вебинара выступит <text:span text:style-name="T1">Марков Михаил Сергеевич,</text:span> генеральный директор ООО «ПРОММАШ ТЕСТ».</text:p>
      <text:p text:style-name="Text_20_body">Ссылка на вебинар: <text:a xlink:type="simple" xlink:href="https://training.vcot.info" office:name=""><text:span text:style-name="Definition">training.vcot.info</text:span></text:a></text:p>
      <text:p text:style-name="Text_20_body"><text:line-break/></text:p>
      <text:p text:style-name="Text_20_body">Адрес страницы: <text:a xlink:type="simple" xlink:href="http://niac.mos.ru/presscenter/news/detail/12396219.html" office:name=""><text:span text:style-name="Definition">http://niac.mos.ru/presscenter/news/detail/12396219.html</text:span></text:a></text:p>
      <text:p text:style-name="Text_20_body"><text:a xlink:type="simple" xlink:href="http://niac.mos.ru" office:name=""><text:span text:style-name="Definition">ГАУ города Москвы «Научно-исследовательский Аналитический Центр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30T08:39:26Z</meta:creation-date>
    <dc:date>2024-05-30T08:39:26Z</dc:date>
  </office:meta>
</office:document-meta>
</file>